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margin-top="0.0694in" fo:margin-bottom="0.0694in" fo:line-height="0.3472in"/>
      <style:text-properties style:font-name="Times New Roman" style:font-name-asian="標楷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P2" style:parent-style-name="內文" style:family="paragraph">
      <style:paragraph-properties fo:widows="2" fo:orphans="2" fo:text-align="center" fo:margin-top="0.0694in" fo:margin-bottom="0.0694in" fo:line-height="0.3472in"/>
      <style:text-properties style:font-name="Times New Roman" style:font-name-asian="標楷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P3" style:parent-style-name="內文" style:family="paragraph">
      <style:paragraph-properties fo:widows="2" fo:orphans="2" fo:text-align="center" fo:margin-top="0.0694in" fo:margin-bottom="0.0694in" fo:line-height="100%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5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6" style:parent-style-name="內文" style:family="paragraph">
      <style:paragraph-properties fo:widows="2" fo:orphans="2" fo:margin-top="0.0694in" fo:margin-bottom="0.0694in" fo:line-height="100%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9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0" style:parent-style-name="內文" style:family="paragraph">
      <style:paragraph-properties fo:widows="2" fo:orphans="2" fo:margin-top="0.0694in" fo:margin-bottom="0.0694in" fo:line-height="100%"/>
    </style:style>
    <style:style style:name="T1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2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21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22" style:parent-style-name="內文" style:family="paragraph">
      <style:paragraph-properties fo:widows="2" fo:orphans="2" fo:margin-top="0.0694in" fo:margin-bottom="0.0694in" fo:line-height="100%"/>
    </style:style>
    <style:style style:name="T2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29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3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3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3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34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35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36" style:parent-style-name="內文" style:list-style-name="LFO1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37" style:parent-style-name="內文" style:list-style-name="LFO1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38" style:parent-style-name="內文" style:list-style-name="LFO1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39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40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41" style:parent-style-name="內文" style:list-style-name="LFO12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42" style:parent-style-name="內文" style:list-style-name="LFO12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43" style:parent-style-name="內文" style:list-style-name="LFO12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44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45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46" style:parent-style-name="內文" style:family="paragraph">
      <style:paragraph-properties fo:widows="2" fo:orphans="2" fo:margin-top="0.0694in" fo:margin-bottom="0.0694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EE0000" style:letter-kerning="false"/>
    </style:style>
    <style:style style:name="T5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59" style:parent-style-name="預設段落字型" style:family="text">
      <style:text-properties style:font-name="Times New Roman" style:font-name-complex="Times New Roman"/>
    </style:style>
    <style:style style:name="T60" style:parent-style-name="超連結" style:family="text">
      <style:text-properties style:font-name="Times New Roman" style:font-name-complex="Times New Roman"/>
    </style:style>
    <style:style style:name="P61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62" style:parent-style-name="內文" style:list-style-name="LFO13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63" style:parent-style-name="內文" style:list-style-name="LFO13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64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65" style:parent-style-name="內文" style:list-style-name="LFO14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66" style:parent-style-name="內文" style:list-style-name="LFO14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67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68" style:parent-style-name="內文" style:list-style-name="LFO15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69" style:parent-style-name="內文" style:list-style-name="LFO15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70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71" style:parent-style-name="內文" style:family="paragraph">
      <style:paragraph-properties fo:widows="2" fo:orphans="2" fo:margin-top="0.0694in" fo:margin-bottom="0.0694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7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7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76" style:parent-style-name="內文" style:family="paragraph">
      <style:paragraph-properties fo:widows="2" fo:orphans="2" fo:margin-top="0.0694in" fo:margin-bottom="0.0694in" fo:line-height="100%"/>
    </style:style>
    <style:style style:name="T7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7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79" style:parent-style-name="預設段落字型" style:family="text">
      <style:text-properties style:font-name="Times New Roman" style:font-name-complex="Times New Roman"/>
    </style:style>
    <style:style style:name="T80" style:parent-style-name="超連結" style:family="text">
      <style:text-properties style:font-name="Times New Roman" style:font-name-asian="標楷體" style:font-name-complex="Times New Roman" style:letter-kerning="false"/>
    </style:style>
    <style:style style:name="P81" style:parent-style-name="內文" style:family="paragraph">
      <style:paragraph-properties fo:widows="2" fo:orphans="2" fo:margin-top="0.0694in" fo:margin-bottom="0.0694in" fo:line-height="100%" fo:margin-left="0.1666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82" style:parent-style-name="內文" style:family="paragraph">
      <style:paragraph-properties fo:widows="2" fo:orphans="2" fo:margin-top="0.0694in" fo:margin-bottom="0.0694in" fo:line-height="100%" fo:margin-left="0.1666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83" style:parent-style-name="內文" style:list-style-name="LFO22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84" style:parent-style-name="內文" style:list-style-name="LFO22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85" style:parent-style-name="內文" style:list-style-name="LFO22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86" style:parent-style-name="內文" style:family="paragraph">
      <style:paragraph-properties fo:widows="2" fo:orphans="2" fo:margin-top="0.0694in" fo:margin-bottom="0.0694in" fo:line-height="100%" fo:margin-left="0.1666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87" style:parent-style-name="內文" style:list-style-name="LFO23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88" style:parent-style-name="內文" style:list-style-name="LFO23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89" style:parent-style-name="內文" style:list-style-name="LFO23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90" style:parent-style-name="內文" style:family="paragraph">
      <style:paragraph-properties fo:widows="2" fo:orphans="2" fo:margin-top="0.0694in" fo:margin-bottom="0.0694in" fo:line-height="100%" fo:margin-left="0.1666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91" style:parent-style-name="內文" style:list-style-name="LFO24" style:family="paragraph">
      <style:paragraph-properties fo:widows="2" fo:orphans="2" fo:margin-top="0.0694in" fo:margin-bottom="0.0694in" fo:line-height="100%" fo:margin-left="0.6666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/>
    </style:style>
    <style:style style:name="P92" style:parent-style-name="內文" style:family="paragraph">
      <style:paragraph-properties fo:widows="2" fo:orphans="2" fo:margin-top="0.0694in" fo:margin-bottom="0.0694in" fo:line-height="100%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9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9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99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0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07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08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09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10" style:parent-style-name="內文" style:list-style-name="LFO17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11" style:parent-style-name="內文" style:list-style-name="LFO17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12" style:parent-style-name="內文" style:list-style-name="LFO17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13" style:parent-style-name="內文" style:family="paragraph">
      <style:paragraph-properties fo:widows="2" fo:orphans="2" fo:margin-top="0.0694in" fo:margin-bottom="0.0694in" fo:line-height="100%"/>
    </style:style>
    <style:style style:name="T1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11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1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1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18" style:parent-style-name="內文" style:family="paragraph">
      <style:paragraph-properties fo:widows="2" fo:orphans="2" fo:margin-top="0.0694in" fo:margin-bottom="0.0694in" fo:line-height="100%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20" style:parent-style-name="內文" style:list-style-name="LFO18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1" style:parent-style-name="內文" style:list-style-name="LFO18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2" style:parent-style-name="內文" style:list-style-name="LFO18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3" style:parent-style-name="內文" style:list-style-name="LFO18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4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25" style:parent-style-name="內文" style:list-style-name="LFO19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6" style:parent-style-name="內文" style:list-style-name="LFO19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7" style:parent-style-name="內文" style:list-style-name="LFO19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8" style:parent-style-name="內文" style:list-style-name="LFO19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29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30" style:parent-style-name="內文" style:list-style-name="LFO20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31" style:parent-style-name="內文" style:list-style-name="LFO20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32" style:parent-style-name="內文" style:list-style-name="LFO20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33" style:parent-style-name="內文" style:list-style-name="LFO20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34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35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36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37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38" style:parent-style-name="內文" style:list-style-name="LFO21" style:family="paragraph">
      <style:paragraph-properties fo:widows="2" fo:orphans="2" fo:margin-top="0.0694in" fo:margin-bottom="0.0694in" fo:line-height="100%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P150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51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52" style:parent-style-name="內文" style:list-style-name="LFO21" style:family="paragraph">
      <style:paragraph-properties fo:widows="2" fo:orphans="2" fo:margin-top="0.0694in" fo:margin-bottom="0.0694in" fo:line-height="100%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T1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letter-kerning="false"/>
    </style:style>
    <style:style style:name="P158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59" style:parent-style-name="內文" style:list-style-name="LFO21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color="#000000" style:letter-kerning="false"/>
    </style:style>
    <style:style style:name="P160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P161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name="P162" style:parent-style-name="內文" style:family="paragraph">
      <style:paragraph-properties fo:widows="2" fo:orphans="2" fo:margin-top="0.0694in" fo:margin-bottom="0.0694in" fo:line-height="100%"/>
    </style:style>
    <style:style style:name="T1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69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8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79" style:parent-style-name="預設段落字型" style:family="text">
      <style:text-properties style:font-name="Times New Roman" style:font-name-asian="標楷體" style:font-name-complex="Times New Roman" fo:color="#0000FF" style:letter-kerning="false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fo:widows="2" fo:orphans="2" fo:margin-top="0.0694in" fo:margin-bottom="0.0694in" fo:line-height="100%"/>
      <style:text-properties style:font-name="Times New Roman" style:font-name-asian="標楷體" style:font-name-complex="Times New Roman" style:letter-kerning="fals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【蔣渭水新文化獎】</text:p>
      <text:p text:style-name="P2">徵件辦法</text:p>
      <text:p text:style-name="P3"><text:span text:style-name="T4"><draw:frame draw:style-name="a0" draw:name="圖片 2" text:anchor-type="as-char" svg:x="0in" svg:y="0in" svg:width="5.22428in" svg:height="3.69017in" style:rel-width="scale" style:rel-height="scale"><draw:image xlink:href="media/image1.jpeg" xlink:type="simple" xlink:show="embed" xlink:actuate="onLoad"/><svg:title/><svg:desc/></draw:frame></text:span></text:p>
      <text:p text:style-name="P5">一、活動理念</text:p>
      <text:p text:style-name="P6"><text:span text:style-name="T7">百年前，蔣渭水與新文化運動的先行者，以報紙、演講、文學、音樂、戲劇與社會行動回應他們所身處的時代，也留下屬於那個年代的「新文化」。</text:span><text:span text:style-name="T8">一百年後，「蔣渭水新文化獎」期待新一代從認識臺灣歷史出發，汲取前人的思想與精神，以屬於這個世代的觀點與創意重新理解、詮釋與表達，讓文化的傳承不只是記得過去，更能透過新一代的參與與創作，持續產生新的意義。</text:span></text:p>
      <text:p text:style-name="P9">「蔣渭水新文化獎」以連結歷史、教育與創作為理念，每年選擇不同的歷史主題，邀請青年學子走近歷史、理解歷史，並從前人的思想、行動與時代經驗中尋找創作的起點，留下屬於這個世代的文化創作。</text:p>
      <text:p text:style-name="P10"><text:span text:style-name="T11">2026</text:span><text:span text:style-name="T12">年適逢臺灣農民組合成立</text:span><text:span text:style-name="T13">100</text:span><text:span text:style-name="T14">週年，本屆以《戴草笠仔ê一把火－臺灣農民組合</text:span><text:span text:style-name="T15">100</text:span><text:span text:style-name="T16">週年紀念特展》為年度主題，邀請青年學子走進</text:span><text:span text:style-name="T17">百大文化基地「渭水驛站」（臺北市延平北路二段</text:span><text:span text:style-name="T18">27</text:span><text:span text:style-name="T19">號）</text:span><text:span text:style-name="T20">，透過《我的觀展手札》閱讀歷史、觀察文物、記錄發現，再以文字、圖像、漫畫或影音等多元形式進行創作，讓百年前臺灣農民追求公平與正義的精神，在新世代的理解、思考與創意中繼續傳承。</text:span></text:p>
      <text:soft-page-break/>
      <text:p text:style-name="P21">二、創作主題</text:p>
      <text:p text:style-name="P22"><text:span text:style-name="T23">以</text:span><text:span text:style-name="T24">渭水驛站展出之「</text:span><text:span text:style-name="T25">戴草笠仔</text:span><text:span text:style-name="T26">ê</text:span><text:span text:style-name="T27">一把火－臺灣農民組合</text:span><text:span text:style-name="T28">100</text:span><text:span text:style-name="T29">週年紀念特展</text:span><text:span text:style-name="T30">」以及「臺灣農民組合」相關內容</text:span><text:span text:style-name="T31">為創作主題，可從</text:span><text:span text:style-name="T32">人物、事件、文物、歷史場景、時代精神或觀展心得</text:span><text:span text:style-name="T33">等不同面向發想，完成屬於自己的創作作品。</text:span></text:p>
      <text:p text:style-name="P34">三、參賽對象及組別</text:p>
      <text:p text:style-name="P35">凡就讀國小中高年級、國中及高中(職、五專)之在學學生均可參加，分為：</text:p>
      <text:list text:style-name="LFO11" text:continue-numbering="true">
        <text:list-item>
          <text:p text:style-name="P36">國小組(四~六年級)</text:p>
        </text:list-item>
        <text:list-item>
          <text:p text:style-name="P37">國中組</text:p>
        </text:list-item>
        <text:list-item>
          <text:p text:style-name="P38">高中組(高中、職、五專)</text:p>
        </text:list-item>
      </text:list>
      <text:p text:style-name="P39">(每位參賽者限投稿1件作品。)</text:p>
      <text:p text:style-name="P40">四、徵件時間</text:p>
      <text:list text:style-name="LFO12" text:continue-numbering="true">
        <text:list-item>
          <text:p text:style-name="P41">徵件截止：即日起-115年11月13日（五）23:59止</text:p>
        </text:list-item>
        <text:list-item>
          <text:p text:style-name="P42">得獎公告：115年11月24日（二），公布於渭水驛站及財團法人蔣渭水文化基金會FaceBook粉絲團。</text:p>
        </text:list-item>
        <text:list-item>
          <text:p text:style-name="P43">頒獎典禮：115年12月5日（六），地點另行公告。</text:p>
        </text:list-item>
      </text:list>
      <text:p text:style-name="P44">五、參賽類別和作品規格</text:p>
      <text:p text:style-name="P45">參賽者可選擇下列任一類別進行創作：</text:p>
      <text:p text:style-name="P46"><text:span text:style-name="T47">【請點選以下連結</text:span><text:span text:style-name="T48">前往「</text:span><text:span text:style-name="T49">活動資料下載區</text:span><text:span text:style-name="T50">」</text:span><text:span text:style-name="T51">，並</text:span><text:span text:style-name="T52">請</text:span><text:span text:style-name="T53">詳閱</text:span><text:span text:style-name="T54">各類</text:span><text:span text:style-name="T55">作品</text:span><text:span text:style-name="T56">之</text:span><text:span text:style-name="T57">規格說明】</text:span><text:span text:style-name="T58">:</text:span><text:span text:style-name="T59"><text:s/></text:span><text:a xlink:href="https://drive.google.com/drive/folders/1390qvvKC7bZgXMhCCnc2OiD1LjM2Sn0c?usp=drive_link" office:target-frame-name="_top" xlink:show="replace"><text:span text:style-name="T60">https://drive.google.com/drive/folders/1390qvvKC7bZgXMhCCnc2OiD1LjM2Sn0c?usp=drive_link</text:span></text:a></text:p>
      <text:p text:style-name="P61">（一）寫作類</text:p>
      <text:list text:style-name="LFO13" text:continue-numbering="true">
        <text:list-item>
          <text:p text:style-name="P62">字數800字為上限。</text:p>
        </text:list-item>
        <text:list-item>
          <text:p text:style-name="P63">文體不限，詩詞、短文、散文皆可。</text:p>
        </text:list-item>
      </text:list>
      <text:p text:style-name="P64">（二）繪畫類</text:p>
      <text:list text:style-name="LFO14" text:continue-numbering="true">
        <text:list-item>
          <text:p text:style-name="P65">傳統媒材、數位創作皆可。</text:p>
        </text:list-item>
        <text:list-item>
          <text:p text:style-name="P66">電子檔解析度300dpi以上。</text:p>
        </text:list-item>
      </text:list>
      <text:p text:style-name="P67">（三）短影音類</text:p>
      <text:soft-page-break/>
      <text:list text:style-name="LFO15" text:continue-numbering="true">
        <text:list-item>
          <text:p text:style-name="P68">影片長度1分鐘至1分30秒。</text:p>
        </text:list-item>
        <text:list-item>
          <text:p text:style-name="P69">真人拍攝、動畫等形式皆可。</text:p>
        </text:list-item>
      </text:list>
      <text:p text:style-name="P70">六、投稿方式</text:p>
      <text:p text:style-name="P71"><text:span text:style-name="T72">採</text:span><text:span text:style-name="T73">Google</text:span><text:span text:style-name="T74">表單</text:span><text:span text:style-name="T75">投稿，請於徵件截止日前完成下列程序：</text:span></text:p>
      <text:p text:style-name="P76"><text:span text:style-name="T77">【請點選以下連結前往競賽報名表單】</text:span><text:span text:style-name="T78">:</text:span><text:span text:style-name="T79"><text:s/></text:span><text:a xlink:href="https://forms.gle/wfGmBqDBLdZ6a1br8" office:target-frame-name="_top" xlink:show="replace"><text:span text:style-name="T80">https://forms.gle/wfGmBqDBLdZ6a1br8</text:span></text:a></text:p>
      <text:p text:style-name="P81">(一)、填寫報名資料</text:p>
      <text:p text:style-name="P82">(二)、上傳應備文件與投稿資料 </text:p>
      <text:list text:style-name="LFO22" text:continue-numbering="true">
        <text:list-item>
          <text:p text:style-name="P83">報名表。</text:p>
        </text:list-item>
        <text:list-item>
          <text:p text:style-name="P84">著作財產權授權暨個人資料使用同意書。</text:p>
        </text:list-item>
        <text:list-item>
          <text:p text:style-name="P85">具結書。</text:p>
        </text:list-item>
      </text:list>
      <text:p text:style-name="P86">(三)、上傳作品</text:p>
      <text:list text:style-name="LFO23" text:continue-numbering="true">
        <text:list-item>
          <text:p text:style-name="P87">寫作類:<text:s/>連同報名表上傳Word檔、PDF檔，檔案大小10MB以內。</text:p>
        </text:list-item>
        <text:list-item>
          <text:p text:style-name="P88">繪畫類：上傳JPG檔或PDF檔 <text:s/>，檔案大小10MB以內。</text:p>
        </text:list-item>
        <text:list-item>
          <text:p text:style-name="P89">短影音類：先將影片上傳至Google Drive、OneDrive等雲端空間，設定「知道連結者可編輯」，再將作品連結填入Google表單。</text:p>
        </text:list-item>
      </text:list>
      <text:p text:style-name="P90">(四)、完成送件&amp;初步審核</text:p>
      <text:list text:style-name="LFO24" text:continue-numbering="true">
        <text:list-item>
          <text:p text:style-name="P91">確認資料及作品無誤後送出表單，即完成投稿。主辦單位將於3至5個工作天內寄送收件確認通知。</text:p>
        </text:list-item>
      </text:list>
      <text:p text:style-name="P92"><text:span text:style-name="T93">*</text:span><text:span text:style-name="T94">檔案命名</text:span><text:span text:style-name="T95">範例</text:span><text:span text:style-name="T96">：</text:span><text:span text:style-name="T97">姓名＿</text:span><text:span text:style-name="T98">參加組別</text:span><text:span text:style-name="T99">_</text:span><text:span text:style-name="T100">作品類別＿作品名稱</text:span><text:span text:style-name="T101"><text:line-break/></text:span><text:span text:style-name="T102">範例</text:span><text:span text:style-name="T103">：林小明＿</text:span><text:span text:style-name="T104">國小組</text:span><text:span text:style-name="T105">_</text:span><text:span text:style-name="T106">寫作類＿農民組合的百年艱辛</text:span></text:p>
      <text:p text:style-name="P107">七、評審方式及評分標準</text:p>
      <text:p text:style-name="P108">參賽作品先由主辦單位進行資格審查，符合參賽資格及作品規格者，再由主辦單位聘請評審委員進行匿名審查。</text:p>
      <text:p text:style-name="P109">評分項目如下：</text:p>
      <text:list text:style-name="LFO17" text:continue-numbering="true">
        <text:list-item>
          <text:p text:style-name="P110">歷史內容與主題理解：50%</text:p>
        </text:list-item>
        <text:list-item>
          <text:p text:style-name="P111">創意與表達能力：30%</text:p>
        </text:list-item>
        <text:list-item>
          <text:p text:style-name="P112">作品完整性與感染力：20%</text:p>
        </text:list-item>
      </text:list>
      <text:soft-page-break/>
      <text:p text:style-name="P113"><text:span text:style-name="T114">八、獎勵方式</text:span><text:span text:style-name="T115">(</text:span><text:span text:style-name="T116">本屆得獎作品將於百大文化基地「渭水驛站」公開展示。</text:span><text:span text:style-name="T117">)</text:span></text:p>
      <text:p text:style-name="P118"><text:span text:style-name="T119">國小組</text:span></text:p>
      <text:list text:style-name="LFO18" text:continue-numbering="true">
        <text:list-item>
          <text:p text:style-name="P120">金獎1名：獎金新臺幣8,000元及獎狀</text:p>
        </text:list-item>
        <text:list-item>
          <text:p text:style-name="P121">銀獎1名：獎金新臺幣5,000元及獎狀</text:p>
        </text:list-item>
        <text:list-item>
          <text:p text:style-name="P122">銅獎1名：獎金新臺幣3,000元及獎狀</text:p>
        </text:list-item>
        <text:list-item>
          <text:p text:style-name="P123">佳作20名：每名獎金新臺幣1,500元及獎狀</text:p>
        </text:list-item>
      </text:list>
      <text:p text:style-name="P124">國中組</text:p>
      <text:list text:style-name="LFO19" text:continue-numbering="true">
        <text:list-item>
          <text:p text:style-name="P125">金獎1名：獎金新臺幣8,000元及獎狀</text:p>
        </text:list-item>
        <text:list-item>
          <text:p text:style-name="P126">銀獎1名：獎金新臺幣5,000元及獎狀</text:p>
        </text:list-item>
        <text:list-item>
          <text:p text:style-name="P127">銅獎1名：獎金新臺幣3,000元及獎狀</text:p>
        </text:list-item>
        <text:list-item>
          <text:p text:style-name="P128">佳作20名：每名獎金新臺幣1,500元及獎狀</text:p>
        </text:list-item>
      </text:list>
      <text:p text:style-name="P129">高中組</text:p>
      <text:list text:style-name="LFO20" text:continue-numbering="true">
        <text:list-item>
          <text:p text:style-name="P130">金獎1名：獎金新臺幣15,000元及獎狀</text:p>
        </text:list-item>
        <text:list-item>
          <text:p text:style-name="P131">銀獎1名：獎金新臺幣10,000元及獎狀</text:p>
        </text:list-item>
        <text:list-item>
          <text:p text:style-name="P132">銅獎1名：獎金新臺幣8,000元及獎狀</text:p>
        </text:list-item>
        <text:list-item>
          <text:p text:style-name="P133">佳作10名：每名獎金新臺幣2,500元及獎狀</text:p>
        </text:list-item>
      </text:list>
      <text:p text:style-name="P134">九、參賽注意事項</text:p>
      <text:list text:style-name="LFO21" text:continue-numbering="true">
        <text:list-item>
          <text:p text:style-name="P135">本活動採用個人報名制。參賽者得獎者以一獎為限；實際得獎名額由主辦方評審視參加者作品水準議定，必要時得以「從缺」辦理。</text:p>
        </text:list-item>
        <text:list-item>
          <text:p text:style-name="P136">主辦單位因故取消某參賽者之得獎資格後，主辦單位有權決定是否予以遞補，所有參賽者皆不得異議。</text:p>
        </text:list-item>
        <text:list-item>
          <text:p text:style-name="P137">投稿作品須為參賽者本人原創，且未曾公開得獎或重複投稿；且未有抄襲、侵害他人著作權或其他權利之情形。若經檢舉或查證發現上述違反事項，由參賽者自行負相關法律責任，並取消參賽或得獎資格。</text:p>
        </text:list-item>
        <text:list-item>
          <text:p text:style-name="P138"><text:span text:style-name="T139">為鼓勵學生自主思考與創作，作品應以參賽者本人之創意與創作為核心。創作過程如使用生成式</text:span><text:span text:style-name="T140">AI</text:span><text:span text:style-name="T141">等工具輔助，</text:span><text:span text:style-name="T142">應於投稿時</text:span><text:span text:style-name="T143">於「附件二、具結書」中主動告知</text:span><text:span text:style-name="T144">使用之</text:span><text:span text:style-name="T145">AI</text:span><text:span text:style-name="T146">工具及其協助內容</text:span><text:span text:style-name="T147">；</text:span><text:span text:style-name="T148">AI</text:span><text:span text:style-name="T149">得作為創作輔助工具，但不得取代參賽者之主要創意、觀點與創作。</text:span></text:p>
        </text:list-item>
        <text:list-item>
          <text:p text:style-name="P150">本競賽活動如有任何因電腦、網路、技術或其他不可歸責於主辦單位之事由，使參賽者或得獎者上傳或登錄之作品或資料有所遺失、錯誤、無法辨識或毀損導致作品或資料無效之情況，主辦單位不負任何法律責任，參賽者與得獎者亦不得有任何異議。</text:p>
        </text:list-item>
        <text:list-item>
          <text:p text:style-name="P151">參賽者應正確填寫個人及聯絡資料；因資料錯誤致無法聯繫者，則由參賽者自行負責，主辦單位有權取消其入選或得獎資格。</text:p>
        </text:list-item>
        <text:list-item>
          <text:p text:style-name="P152"><text:span text:style-name="T153">得獎作品之展示、推廣及相關使用方式，依</text:span><text:span text:style-name="T154">「</text:span><text:span text:style-name="T155">附件一、</text:span><text:span text:style-name="T156">著作財產權授權暨個人資料使用同意書」</text:span><text:span text:style-name="T157">辦理。</text:span></text:p>
        </text:list-item>
        <text:list-item>
          <text:p text:style-name="P158">得獎獎金依相關稅法規定辦理所得申報；未成年得獎者應依主辦單位通知提供領獎所需文件。</text:p>
        </text:list-item>
        <text:list-item>
          <text:p text:style-name="P159">主辦單位保有本活動辦法之修改、補充及最終解釋權；如有異動，將公告於官方FaceBook社群。</text:p>
        </text:list-item>
      </text:list>
      <text:p text:style-name="P160">十、主辦、贊助及聯絡資訊</text:p>
      <text:p text:style-name="P161">主辦單位：財團法人蔣渭水文化基金會<text:line-break/>贊助單位：財團法人兆豐銀行文教基金會、文化部</text:p>
      <text:p text:style-name="P162"><text:span text:style-name="T163">活動洽詢：</text:span><text:span text:style-name="T164"><text:line-break/></text:span><text:span text:style-name="T165">財團法人蔣渭水文化基金會</text:span><text:span text:style-name="T166"><text:line-break/></text:span><text:span text:style-name="T167">電話：（</text:span><text:span text:style-name="T168">02</text:span><text:span text:style-name="T169">）</text:span><text:span text:style-name="T170">2556-6015</text:span><text:span text:style-name="T171"><text:s/></text:span><text:span text:style-name="T172"> (</text:span><text:span text:style-name="T173">週二</text:span><text:span text:style-name="T174">~</text:span><text:span text:style-name="T175">週六</text:span><text:span text:style-name="T176"><text:s/>9:30~17:30)</text:span><text:span text:style-name="T177"><text:line-break/>Email</text:span><text:span text:style-name="T178">：</text:span><text:a xlink:href="mailto:chiangweishui1891@gmail.com" office:target-frame-name="_top" xlink:show="replace"><text:span text:style-name="T179">chiangweishui1891@gmail.com</text:span></text:a></text:p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Symbol" fo:font-size="10pt" style:font-size-asian="10pt"/>
    </style:style>
    <style:style style:name="WW_CharLFO22LVL3" style:family="text">
      <style:text-properties style:font-name="Symbol" fo:font-size="10pt" style:font-size-asian="10pt"/>
    </style:style>
    <style:style style:name="WW_CharLFO22LVL4" style:family="text">
      <style:text-properties style:font-name="Symbol" fo:font-size="10pt" style:font-size-asian="10pt"/>
    </style:style>
    <style:style style:name="WW_CharLFO22LVL5" style:family="text">
      <style:text-properties style:font-name="Symbol" fo:font-size="10pt" style:font-size-asian="10pt"/>
    </style:style>
    <style:style style:name="WW_CharLFO22LVL6" style:family="text">
      <style:text-properties style:font-name="Symbol" fo:font-size="10pt" style:font-size-asian="10pt"/>
    </style:style>
    <style:style style:name="WW_CharLFO22LVL7" style:family="text">
      <style:text-properties style:font-name="Symbol" fo:font-size="10pt" style:font-size-asian="10pt"/>
    </style:style>
    <style:style style:name="WW_CharLFO22LVL8" style:family="text">
      <style:text-properties style:font-name="Symbol" fo:font-size="10pt" style:font-size-asian="10pt"/>
    </style:style>
    <style:style style:name="WW_CharLFO22LVL9" style:family="text">
      <style:text-properties style:font-name="Symbol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Symbol" fo:font-size="10pt" style:font-size-asian="10pt"/>
    </style:style>
    <style:style style:name="WW_CharLFO23LVL3" style:family="text">
      <style:text-properties style:font-name="Symbol" fo:font-size="10pt" style:font-size-asian="10pt"/>
    </style:style>
    <style:style style:name="WW_CharLFO23LVL4" style:family="text">
      <style:text-properties style:font-name="Symbol" fo:font-size="10pt" style:font-size-asian="10pt"/>
    </style:style>
    <style:style style:name="WW_CharLFO23LVL5" style:family="text">
      <style:text-properties style:font-name="Symbol" fo:font-size="10pt" style:font-size-asian="10pt"/>
    </style:style>
    <style:style style:name="WW_CharLFO23LVL6" style:family="text">
      <style:text-properties style:font-name="Symbol" fo:font-size="10pt" style:font-size-asian="10pt"/>
    </style:style>
    <style:style style:name="WW_CharLFO23LVL7" style:family="text">
      <style:text-properties style:font-name="Symbol" fo:font-size="10pt" style:font-size-asian="10pt"/>
    </style:style>
    <style:style style:name="WW_CharLFO23LVL8" style:family="text">
      <style:text-properties style:font-name="Symbol" fo:font-size="10pt" style:font-size-asian="10pt"/>
    </style:style>
    <style:style style:name="WW_CharLFO23LVL9" style:family="text">
      <style:text-properties style:font-name="Symbol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Symbol" fo:font-size="10pt" style:font-size-asian="10pt"/>
    </style:style>
    <style:style style:name="WW_CharLFO24LVL3" style:family="text">
      <style:text-properties style:font-name="Symbol" fo:font-size="10pt" style:font-size-asian="10pt"/>
    </style:style>
    <style:style style:name="WW_CharLFO24LVL4" style:family="text">
      <style:text-properties style:font-name="Symbol" fo:font-size="10pt" style:font-size-asian="10pt"/>
    </style:style>
    <style:style style:name="WW_CharLFO24LVL5" style:family="text">
      <style:text-properties style:font-name="Symbol" fo:font-size="10pt" style:font-size-asian="10pt"/>
    </style:style>
    <style:style style:name="WW_CharLFO24LVL6" style:family="text">
      <style:text-properties style:font-name="Symbol" fo:font-size="10pt" style:font-size-asian="10pt"/>
    </style:style>
    <style:style style:name="WW_CharLFO24LVL7" style:family="text">
      <style:text-properties style:font-name="Symbol" fo:font-size="10pt" style:font-size-asian="10pt"/>
    </style:style>
    <style:style style:name="WW_CharLFO24LVL8" style:family="text">
      <style:text-properties style:font-name="Symbol" fo:font-size="10pt" style:font-size-asian="10pt"/>
    </style:style>
    <style:style style:name="WW_CharLFO24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老師</meta:initial-creator>
    <dc:creator>胡映潔</dc:creator>
    <meta:creation-date>2026-09-16T09:00:00Z</meta:creation-date>
    <dc:date>2026-09-16T09:00:00Z</dc:date>
    <meta:template xlink:href="Normal" xlink:type="simple"/>
    <meta:editing-cycles>2</meta:editing-cycles>
    <meta:editing-duration>PT0S</meta:editing-duration>
    <meta:document-statistic meta:page-count="5" meta:paragraph-count="5" meta:word-count="420" meta:character-count="2811" meta:row-count="19" meta:non-whitespace-character-count="2396"/>
  </office:meta>
</office:document-meta>
</file>